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Van Lennepstraat 59 te Utrecht,  HZ_WABO-22-373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Lennepstraat 59 te Utrecht</text:p>
            <text:p text:style-name="common-al">HZ_WABO-22-37338</text:p>
            <text:p text:style-name="common-al">Toelichting: het bouwen van een dakopbouw op de woning</text:p>
            <text:p text:style-name="common-al">Datum besluit: 27 februari 2023</text:p>
            <text:p text:style-name="common-al">Startdatum bezwaartermijn: 28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0740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0740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0740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Afgehandelde omgevingsvergunning, het bouwen van een dakopbouw op de woning, Van Lennepstraat 59 te Utrecht,  HZ_WABO-22-37338</meta:user-defined>
    <meta:user-defined meta:name="DCTERMS.W3CDTF/DCTERMS.available">2023-03-01</meta:user-defined>
    <meta:user-defined meta:name="DCTERMS.W3CDTF/OVERHEIDop.jaargang">2023</meta:user-defined>
    <meta:user-defined meta:name="OVERHEIDop.externeBijlage">Aanvraagdocument  publiceerbaar-A|exb-2023-10375</meta:user-defined>
    <meta:user-defined meta:name="OVERHEIDop.externeBijlage">Besluit omgevingsvergunning publiceerbaar|exb-2023-10376</meta:user-defined>
    <meta:user-defined meta:name="OVERHEIDop.publicationIssue">90740</meta:user-defined>
    <meta:user-defined meta:name="OVERHEIDop.GmbID/DC.identifier">gmb-2023-90740</meta:user-defined>
    <meta:user-defined meta:name="OVERHEIDop.versieInformatie"/>
  </office:meta>
</office:document-meta>
</file>