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Palembangstraat 4 te Utrecht,  HZ_WABO-23-016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lembangstraat 4 te Utrecht</text:p>
            <text:p text:style-name="common-al">HZ_WABO-23-01680</text:p>
            <text:p text:style-name="common-al">Toelichting: het bouwen van een dakkapel aan de voorkant van een woning</text:p>
            <text:p text:style-name="common-al">Datum besluit: 27 februari 2023</text:p>
            <text:p text:style-name="common-al">Startdatum bezwaartermijn: 28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0734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0734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0734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Palembangstraat 4 te Utrecht,  HZ_WABO-23-01680</meta:user-defined>
    <meta:user-defined meta:name="DCTERMS.W3CDTF/DCTERMS.available">2023-03-01</meta:user-defined>
    <meta:user-defined meta:name="DCTERMS.W3CDTF/OVERHEIDop.jaargang">2023</meta:user-defined>
    <meta:user-defined meta:name="OVERHEIDop.externeBijlage">Publiceerbaar-A|exb-2023-10371</meta:user-defined>
    <meta:user-defined meta:name="OVERHEIDop.externeBijlage">Besluit omgevingsvergunning publiceerbaar|exb-2023-10372</meta:user-defined>
    <meta:user-defined meta:name="OVERHEIDop.publicationIssue">90734</meta:user-defined>
    <meta:user-defined meta:name="OVERHEIDop.GmbID/DC.identifier">gmb-2023-90734</meta:user-defined>
    <meta:user-defined meta:name="OVERHEIDop.versieInformatie"/>
  </office:meta>
</office:document-meta>
</file>