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DE ERFAFSCHEIDING, JUTTE 45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vangen van de erfafscheiding op het perceel Jutte 45 te Heerenveen  (19-02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9856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856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856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VANGEN VAN DE ERFAFSCHEIDING, JUTTE 45 HEERENVEEN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9856</meta:user-defined>
    <meta:user-defined meta:name="OVERHEIDop.GmbID/DC.identifier">gmb-2023-89856</meta:user-defined>
    <meta:user-defined meta:name="OVERHEIDop.versieInformatie"/>
  </office:meta>
</office:document-meta>
</file>