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EN IN-/UITRIT – LOYOLALAAN 5-05 KAVEL 19 PLAN LO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Loyolalaan 5-05 kavel 19 plan Loof, bouwen van een woning en het aanleggen van een in-/uitrit, Z23-258349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9400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400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400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EN IN-/UITRIT – LOYOLALAAN 5-05 KAVEL 19 PLAN LOOF</meta:user-defined>
    <meta:user-defined meta:name="DCTERMS.W3CDTF/DCTERMS.available">2023-03-08</meta:user-defined>
    <meta:user-defined meta:name="DCTERMS.W3CDTF/OVERHEIDop.jaargang">2023</meta:user-defined>
    <meta:user-defined meta:name="OVERHEIDop.publicationIssue">89400</meta:user-defined>
    <meta:user-defined meta:name="OVERHEIDop.GmbID/DC.identifier">gmb-2023-89400</meta:user-defined>
    <meta:user-defined meta:name="OVERHEIDop.versieInformatie"/>
  </office:meta>
</office:document-meta>
</file>