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 Amstelveen - beslistermijn omgevingsvergunning verlengd - Oostelijk Halfrond 441, Burgemeester Haspelslaan 139, Noorddammerweg 51-53 en Den Bloeyenden Wijngaerdt 2 in Amstel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 </text:span>Z23-003123</text:p>
            <text:p text:style-name="common-al">Gemeente Amstelveen heeft op 27 februari 2023 besloten om de beslistermijn voor de aanvraag voor een omgevingsvergunning voor het bouwen van een overdekte fietsenstalling op 4 locaties te verlengen voor een periode van maximaal 6 weken. De locatie is Oostelijk Halfrond 441, Burgemeester Haspelslaan 139, Noorddammerweg 51-53 en Den Bloeyenden Wijngaerdt 2 in Amstelveen.</text:p>
            <text:p text:style-name="common-al">
            <text:span text:style-name="nadrukvet">Inzage</text:span>
          </text:p>
            <text:p text:style-name="common-al">De bijbehorende documenten kunt u inzien bij Balie Bouwen en Vergunningen in het raadhuis van Amstelveen, Laan Nieuwer-Amstel 1. Bezoek voor de openstellingstijden <text:a xlink:href="http://www.amstelveen.nl/wonen-leven/publicatie/omgevingsloket_overige-informatie_contact-balie-bouwen-en-vergunningen" xlink:type="simple">de website van de gemeente</text:a>.</text:p>
            <text:p text:style-name="common-al">Balie Bouwen en Vergunningen is uitsluitend op afspraak bereikbaar. Voor informatie over het bekijken van de documenten of andere vragen kunt u ook bellen. Dit kan via het telefoonnummer (020) 540 4911 onder vermelding van het zaaknummer Z23-003123.</text:p>
            <text:p text:style-name="common-al">
            <text:span text:style-name="nadrukvet">Bezwaar/beroep</text:span>
          </text:p>
            <text:p text:style-name="last-al">Het indienen van een bezwaar- en/of beroepschrift is hierbij niet van toepass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89044</text:span><text:line-break/><text:date style:data-style-name="dag" text:fixed="true" text:date-value="2023-03-01"/><text:line-break/><text:date style:data-style-name="jaar" text:fixed="true" text:date-value="2023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9044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9044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Gemeente  Amstelveen - beslistermijn omgevingsvergunning verlengd - Oostelijk Halfrond 441, Burgemeester Haspelslaan 139, Noorddammerweg 51-53 en Den Bloeyenden Wijngaerdt 2 in Amstelveen</meta:user-defined>
    <meta:user-defined meta:name="DCTERMS.W3CDTF/DCTERMS.available">2023-03-01</meta:user-defined>
    <meta:user-defined meta:name="DCTERMS.W3CDTF/OVERHEIDop.jaargang">2023</meta:user-defined>
    <meta:user-defined meta:name="OVERHEIDop.publicationIssue">89044</meta:user-defined>
    <meta:user-defined meta:name="OVERHEIDop.GmbID/DC.identifier">gmb-2023-89044</meta:user-defined>
    <meta:user-defined meta:name="OVERHEIDop.versieInformatie"/>
  </office:meta>
</office:document-meta>
</file>