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20/02/2023, bouwen woning met garage, Voorstraat 3, 9693 EE Bad Nieuweschans</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0/02/2023, bouwen woning met garage, Voorstraat 3, 9693 EE Bad Nieuweschans.</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 maart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88709</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8709</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8709</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20/02/2023, bouwen woning met garage, Voorstraat 3, 9693 EE Bad Nieuweschans</meta:user-defined>
    <meta:user-defined meta:name="DCTERMS.W3CDTF/DCTERMS.available">2023-03-01</meta:user-defined>
    <meta:user-defined meta:name="DCTERMS.W3CDTF/OVERHEIDop.jaargang">2023</meta:user-defined>
    <meta:user-defined meta:name="OVERHEIDop.publicationIssue">88709</meta:user-defined>
    <meta:user-defined meta:name="OVERHEIDop.GmbID/DC.identifier">gmb-2023-88709</meta:user-defined>
    <meta:user-defined meta:name="OVERHEIDop.versieInformatie"/>
  </office:meta>
</office:document-meta>
</file>