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woning, Saltholm kavel S18 en K16, Blauwe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24/02/2023, bouwen woning, Saltholm kavel S18, Blauwestad, FSW G 874; </text:p>
            <text:p text:style-name="common-al">- 24/02/2023, bouwen woning, Saltholm kavel K16, Blauwestad, FSW G 863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1 maart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88681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68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68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Oldambt, ingediende aanvraag omgevingsvergunning, bouwen woning, Saltholm kavel S18 en K16, Blauwestad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681</meta:user-defined>
    <meta:user-defined meta:name="OVERHEIDop.GmbID/DC.identifier">gmb-2023-88681</meta:user-defined>
    <meta:user-defined meta:name="OVERHEIDop.versieInformatie"/>
  </office:meta>
</office:document-meta>
</file>