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Jekerstraat 44 te Utrecht,  HZ_WABO-23-009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kerstraat 44 te Utrecht</text:p>
            <text:p text:style-name="common-al">HZ_WABO-23-00910</text:p>
            <text:p text:style-name="common-al">Toelichting: het bouwen van een dakkapel aan de voorkant van een woning</text:p>
            <text:p text:style-name="common-al">Datum besluit: 24 februari 2023</text:p>
            <text:p text:style-name="common-al">Startdatum bezwaartermijn: 2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44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4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4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Jekerstraat 44 te Utrecht,  HZ_WABO-23-00910</meta:user-defined>
    <meta:user-defined meta:name="DCTERMS.W3CDTF/DCTERMS.available">2023-03-01</meta:user-defined>
    <meta:user-defined meta:name="DCTERMS.W3CDTF/OVERHEIDop.jaargang">2023</meta:user-defined>
    <meta:user-defined meta:name="OVERHEIDop.externeBijlage">publiceerbaar-A|exb-2023-10064</meta:user-defined>
    <meta:user-defined meta:name="OVERHEIDop.externeBijlage">Besluit omgevingsvergunning publiceerbaar|exb-2023-10065</meta:user-defined>
    <meta:user-defined meta:name="OVERHEIDop.publicationIssue">88441</meta:user-defined>
    <meta:user-defined meta:name="OVERHEIDop.GmbID/DC.identifier">gmb-2023-88441</meta:user-defined>
    <meta:user-defined meta:name="OVERHEIDop.versieInformatie"/>
  </office:meta>
</office:document-meta>
</file>