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Inspraak herontwikkeling locatie Royal Jongbloed B.V., hoek Marktweg – Heremaweg, Heerenveen</text:p>
      <text:section text:name="zakelijke-mededeling_id1-3-2" text:style-name="zakelijke-mededeling">
        <text:section text:name="zakelijke-mededeling-tekst_id1-3-2-1" text:style-name="zakelijke-mededeling-tekst">
          <text:section text:name="tekst_id1-3-2-1-1" text:style-name="tekst">
            <text:p text:style-name="common-al">Op 10 juni 2021 is door de gemeenteraad van Heerenveen een bestemmingsplan vastgesteld voor de herontwikkeling van de locatie van Royal Jongbloed B.V., op de hoek van de Marktweg en Heremaweg te Heerenveen. </text:p>
            <text:p text:style-name="common-al">De plannen voor de inrichting van dit gebied zijn deels gewijzigd. Het nieuw te bouwen fabriekspand aan de zuidwestzijde van het plangebied vervalt. In plaats hier van zijn er plannen ontwikkelt om hier drie appartementengebouwen met in totaal 62 appartementen op te richten. </text:p>
            <text:p text:style-name="common-al">De bouw van de appartementengebouwen past niet in het geldende bestemmingsplan, daarom wordt een nieuw bestemmingsplan voorbereid. Als eerste stap in de procedure wordt inspraak gegeven op het schetsontwerp. </text:p>
            <text:p text:style-name="common-al">
            <text:span text:style-name="nadrukvet">Inzage</text:span>
          </text:p>
            <text:p text:style-name="common-al">Het schetsontwerp kan met ingang van vrijdag 3 maart 2023 tot en met donderdag 30 maart 2023 ingezien, op de volgende plaatsen: </text:p>
            <text:list text:style-name="id1-3-2-1-1-6">
              <text:list-item text:style-override="id1-3-2-1-1-6-1">
                <text:number>1.</text:number>
                <text:p text:style-name="al">bij de receptie van het gemeentehuis, Crackstraat 2 te Heerenveen, op afspraak tijdens openingsuren. Hiervoor kunt u bellen met nummer 140513;</text:p>
              </text:list-item>
              <text:list-item text:style-override="id1-3-2-1-1-6-2">
                <text:number>2.</text:number>
                <text:p text:style-name="al">op <text:a xlink:href="http://www.heerenveen.nl" xlink:type="simple">www.heerenveen.nl</text:a>. Type in het zoekvak: “ter inzage”.</text:p>
              </text:list-item>
            </text:list>
            <text:p text:style-name="common-al">Inspraak</text:p>
            <text:p text:style-name="last-al">Gedurende de inzagetermijn kan iedereen schriftelijk of per e-mail inspreken op het bouw- en inrichtingsplan:</text:p>
            <text:list text:style-name="id1-3-2-1-1-9">
              <text:list-item text:style-override="id1-3-2-1-1-9-1">
                <text:number>1.</text:number>
                <text:p text:style-name="al">Schriftelijke reacties moeten worden gericht aan burgemeester en wethouders van Heerenveen, Postbus 15.000, 8440 GA HEERENVEEN.</text:p>
              </text:list-item>
              <text:list-item text:style-override="id1-3-2-1-1-9-2">
                <text:number>2.</text:number>
                <text:p text:style-name="al">E-mails kunnen worden gezonden aan <text:a xlink:href="mailto:inspraak@heerenveen.nl" xlink:type="simple">inspraak@heerenveen.nl</text:a>, onder vermelding “herontwikkeling locatie Jongbloed”.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7185</text:span><text:line-break/><text:date style:data-style-name="dag" text:fixed="true" text:date-value="2023-03-02"/><text:line-break/><text:date style:data-style-name="jaar" text:fixed="true" text:date-value="2023-03-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7185</text:span><text:date style:data-style-name="nicedate" text:fixed="true" text:date-value="2023-03-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7185</text:span><text:date style:data-style-name="nicedate" text:fixed="true" text:date-value="2023-03-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0/xml/MC-DRP-Participatie-Web-ZM.xml</meta:user-defined>
    <meta:user-defined meta:name="OVERHEID.Gemeente/DC.creator">Heerenveen</meta:user-defined>
    <meta:user-defined meta:name="OVERHEID.Informatietype/DC.type">officiële publicatie</meta:user-defined>
    <meta:user-defined meta:name="OVERHEIDop.Rubriek/DC.type">participatie</meta:user-defined>
    <meta:user-defined meta:name="OVERHEID.Gemeente/OVERHEID.authority">Heerenveen</meta:user-defined>
    <meta:user-defined meta:name="OVERHEID.Gemeente/DCTERMS.publisher">Heerenveen</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Inspraak herontwikkeling locatie Royal Jongbloed B.V., hoek Marktweg – Heremaweg, Heerenveen</meta:user-defined>
    <meta:user-defined meta:name="DCTERMS.W3CDTF/DCTERMS.available">2023-03-02</meta:user-defined>
    <meta:user-defined meta:name="DCTERMS.W3CDTF/OVERHEIDop.jaargang">2023</meta:user-defined>
    <meta:user-defined meta:name="OVERHEIDop.publicationIssue">87185</meta:user-defined>
    <meta:user-defined meta:name="OVERHEIDop.GmbID/DC.identifier">gmb-2023-87185</meta:user-defined>
    <meta:user-defined meta:name="OVERHEIDop.versieInformatie"/>
  </office:meta>
</office:document-meta>
</file>