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bouwen van een windmolen - Zandumerweg 41 in Oldekerk</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 februari 2023 een besluit genomen op de aanvraag met zaaknummer Z202204442 voor het bouwen van een windmolen op locatie Zandumerweg 41 in Oldekerk. De vergunning is verleend. Het besluit betreft de volgende onderdel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24 februari 2023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86821</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6821</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6821</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besluit op aanvraag omgevingsvergunning voor het bouwen van een windmolen - Zandumerweg 41 in Oldekerk</meta:user-defined>
    <meta:user-defined meta:name="DCTERMS.W3CDTF/DCTERMS.available">2023-02-28</meta:user-defined>
    <meta:user-defined meta:name="DCTERMS.W3CDTF/OVERHEIDop.jaargang">2023</meta:user-defined>
    <meta:user-defined meta:name="OVERHEIDop.publicationIssue">86821</meta:user-defined>
    <meta:user-defined meta:name="OVERHEIDop.GmbID/DC.identifier">gmb-2023-86821</meta:user-defined>
    <meta:user-defined meta:name="OVERHEIDop.versieInformatie"/>
  </office:meta>
</office:document-meta>
</file>