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enbare hoorzitting Commissie bezwaarschriften gemeente Heerenveen 6 maart 2023</text:p>
      <text:section text:name="regeling_id1-3-2" text:style-name="regeling">
        <text:section text:name="aanhef_id1-3-2-1" text:style-name="aanhef">
          <text:section text:name="preambule_id1-3-2-1-1" text:style-name="preambule">
            <text:p text:style-name="al"/>
            <text:p text:style-name="al">Om 19.50 uur wordt het bezwaarschrift over het verlenen van een omgevingsvergunning voor het veranderen van de voorgevel van een woning (legalisatie) op het adres Struikheide 9 te Heerenveen behandeld. </text:p>
            <text:p text:style-name="al"/>
            <text:p text:style-name="al">Om 20.15 uur worden de bezwaarschriften over het verlenen van een omgevingsvergunning voor het vervangen van een gemetselde kademuur en het aanbrengen van een natuursteen deksloof op het perceel Breedpad tegenover nummers 23 tot 75 te Heerenveen behandeld. </text:p>
            <text:p text:style-name="al"/>
            <text:p text:style-name="al"/>
            <text:p text:style-name="al">Deze hoorzitting vindt plaats in het gemeentehuis te Heerenveen (ingang Crackstraat 2 aan het plein). U kunt als toehoorder hierbij aanwezig zijn. U kunt zich melden door te bellen naar het secretariaat van de Commissie bezwaarschriften tel. 14 0513 of te mailen naar bezwaar@heerenveen.nl. Het tijdstip van de hoorzittingen is onder voorbehoud. </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6480</text:span><text:line-break/><text:date style:data-style-name="dag" text:fixed="true" text:date-value="2023-02-28"/><text:line-break/><text:date style:data-style-name="jaar" text:fixed="true" text:date-value="2023-0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6480</text:span><text:date style:data-style-name="nicedate" text:fixed="true" text:date-value="2023-0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6480</text:span><text:date style:data-style-name="nicedate" text:fixed="true" text:date-value="2023-0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0/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Bestuur | Organisatie en beleid</meta:user-defined>
    <meta:user-defined meta:name="DCTERMS.abstract">agenda openbare hoorzitting Commissie bezwaarschriften gemeente Heerenveen 6 maart 2023</meta:user-defined>
    <dc:language>nl</dc:language>
    <meta:user-defined meta:name="OVERHEIDop.locatietype/OVERHEIDop.gebiedsmarkering">Gemeente</meta:user-defined>
    <meta:user-defined meta:name="DC.title">Openbare hoorzitting Commissie bezwaarschriften gemeente Heerenveen 6 maart 2023</meta:user-defined>
    <meta:user-defined meta:name="DCTERMS.W3CDTF/DCTERMS.available">2023-02-28</meta:user-defined>
    <meta:user-defined meta:name="DCTERMS.W3CDTF/OVERHEIDop.jaargang">2023</meta:user-defined>
    <meta:user-defined meta:name="OVERHEIDop.publicationIssue">86480</meta:user-defined>
    <meta:user-defined meta:name="OVERHEIDop.GmbID/DC.identifier">gmb-2023-86480</meta:user-defined>
    <meta:user-defined meta:name="OVERHEIDop.versieInformatie"/>
  </office:meta>
</office:document-meta>
</file>