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REALISEREN VAN EEN DIERENWEIDE, GALAMALEANE TEGENOVER NR. 22 EN 24 AKK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realiseren van een dierenweide op het perceel Galamaleane tegenover nr 22 en 24 te Akkrum  (16-12-2022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604</text:span><text:line-break/><text:date style:data-style-name="dag" text:fixed="true" text:date-value="2023-01-06"/><text:line-break/><text:date style:data-style-name="jaar" text:fixed="true" text:date-value="2023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0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604</text:span><text:date style:data-style-name="nicedate" text:fixed="true" text:date-value="2023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REALISEREN VAN EEN DIERENWEIDE, GALAMALEANE TEGENOVER NR. 22 EN 24 AKKRUM.</meta:user-defined>
    <meta:user-defined meta:name="DCTERMS.W3CDTF/DCTERMS.available">2023-01-06</meta:user-defined>
    <meta:user-defined meta:name="DCTERMS.W3CDTF/OVERHEIDop.jaargang">2023</meta:user-defined>
    <meta:user-defined meta:name="OVERHEIDop.publicationIssue">8604</meta:user-defined>
    <meta:user-defined meta:name="OVERHEIDop.GmbID/DC.identifier">gmb-2023-8604</meta:user-defined>
    <meta:user-defined meta:name="OVERHEIDop.versieInformatie"/>
  </office:meta>
</office:document-meta>
</file>