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RFAFSCHEIDINGEN EN TOEGANGSPOORTEN, SCHOTERLANDSEWEG 24 MIL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rfafscheidingen en toegangspoorten op het perceel Schoterlandseweg 24 te Mildam  </text:p>
            <text:p text:style-name="common-al">(04 januar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598</text:span><text:line-break/><text:date style:data-style-name="dag" text:fixed="true" text:date-value="2023-01-06"/><text:line-break/><text:date style:data-style-name="jaar" text:fixed="true" text:date-value="2023-0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98</text:span><text:date style:data-style-name="nicedate" text:fixed="true" text:date-value="2023-0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598</text:span><text:date style:data-style-name="nicedate" text:fixed="true" text:date-value="2023-0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RFAFSCHEIDINGEN EN TOEGANGSPOORTEN, SCHOTERLANDSEWEG 24 MILDAM.</meta:user-defined>
    <meta:user-defined meta:name="DCTERMS.W3CDTF/DCTERMS.available">2023-01-06</meta:user-defined>
    <meta:user-defined meta:name="DCTERMS.W3CDTF/OVERHEIDop.jaargang">2023</meta:user-defined>
    <meta:user-defined meta:name="OVERHEIDop.publicationIssue">8598</meta:user-defined>
    <meta:user-defined meta:name="OVERHEIDop.GmbID/DC.identifier">gmb-2023-8598</meta:user-defined>
    <meta:user-defined meta:name="OVERHEIDop.versieInformatie"/>
  </office:meta>
</office:document-meta>
</file>