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zijgevel van de woning, Prof. Dr. Magnuslaan 34 te Utrecht,  HZ_WABO-23-025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Dr. Magnuslaan 34 te Utrecht</text:p>
            <text:p text:style-name="common-al">HZ_WABO-23-02557</text:p>
            <text:p text:style-name="common-al">Toelichting: het bouwen van een uitbouw aan de zijgevel van de woning</text:p>
            <text:p text:style-name="common-al">Datum besluit: 22 februari 2023</text:p>
            <text:p text:style-name="common-al">Startdatum bezwaartermijn: 24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5108</text:span><text:line-break/><text:date style:data-style-name="dag" text:fixed="true" text:date-value="2023-02-27"/><text:line-break/><text:date style:data-style-name="jaar" text:fixed="true" text:date-value="2023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5108</text:span><text:date style:data-style-name="nicedate" text:fixed="true" text:date-value="2023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5108</text:span><text:date style:data-style-name="nicedate" text:fixed="true" text:date-value="2023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zijgevel van de woning, Prof. Dr. Magnuslaan 34 te Utrecht,  HZ_WABO-23-02557</meta:user-defined>
    <meta:user-defined meta:name="DCTERMS.W3CDTF/DCTERMS.available">2023-02-27</meta:user-defined>
    <meta:user-defined meta:name="DCTERMS.W3CDTF/OVERHEIDop.jaargang">2023</meta:user-defined>
    <meta:user-defined meta:name="OVERHEIDop.externeBijlage">Publiceerbaar-A|exb-2023-9765</meta:user-defined>
    <meta:user-defined meta:name="OVERHEIDop.externeBijlage">Besluit omgevingsvergunning publiceerbaar|exb-2023-9766</meta:user-defined>
    <meta:user-defined meta:name="OVERHEIDop.publicationIssue">85108</meta:user-defined>
    <meta:user-defined meta:name="OVERHEIDop.GmbID/DC.identifier">gmb-2023-85108</meta:user-defined>
    <meta:user-defined meta:name="OVERHEIDop.versieInformatie"/>
  </office:meta>
</office:document-meta>
</file>