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kennisgeving zitting gemeentelijk stembureau</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
            <text:span text:style-name="nadrukvet">Centraal tellen</text:span>
          </text:p>
            <text:p text:style-name="al"/>
            <text:p text:style-name="al">De gemeente Noardeast-Fryslân gaat op 16 maart 2023 de stemmen centraal tellen voor de Provinciale Staten en Waterschapsverkiezingen. </text:p>
            <text:p text:style-name="al">Op de avond van de verkiezingen tellen we na 21.00 uur de stemmen per lijst. De voorlopige uitslag maken we direct na het tellen bekend. </text:p>
            <text:p text:style-name="al"/>
            <text:p text:style-name="al">Op donderdag 16 maart 2023 vanaf 8.30 uur tellen we de stemmen per kandidaat. Dit vindt plaats in de “Campus Damwâld”, Badhúswei 31, 9104 DX, Damwâld. Het tellen en het bekend maken van de uitslag zijn openbaar. </text:p>
            <text:p text:style-name="al">De uitslag van de verkiezingen maakt het gemeentelijk stembureau na het tellen bekend. Ook zetten we de uitslag op de gemeentelijke website. </text:p>
            <text:p text:style-name="al"/>
            <text:p text:style-name="al">Burgemeester en wethouders van Noardeast-Fryslân</text:p>
            <text:p text:style-name="al"/>
          </text:section>
          <text:section text:name="ondertekening_id1-3-2-3-2">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85066</text:span><text:line-break/><text:date style:data-style-name="dag" text:fixed="true" text:date-value="2023-03-01"/><text:line-break/><text:date style:data-style-name="jaar" text:fixed="true" text:date-value="2023-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5066</text:span><text:date style:data-style-name="nicedate" text:fixed="true" text:date-value="2023-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5066</text:span><text:date style:data-style-name="nicedate" text:fixed="true" text:date-value="2023-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0/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Openbare kennisgeving zitting gemeentelijk stembureau</meta:user-defined>
    <meta:user-defined meta:name="DCTERMS.W3CDTF/DCTERMS.available">2023-03-01</meta:user-defined>
    <meta:user-defined meta:name="DCTERMS.W3CDTF/OVERHEIDop.jaargang">2023</meta:user-defined>
    <meta:user-defined meta:name="OVERHEIDop.publicationIssue">85066</meta:user-defined>
    <meta:user-defined meta:name="OVERHEIDop.GmbID/DC.identifier">gmb-2023-85066</meta:user-defined>
    <meta:user-defined meta:name="OVERHEIDop.versieInformatie"/>
  </office:meta>
</office:document-meta>
</file>