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verlengen beslistermijn aanvraag omgevingsvergunning Z-HZ_WABO-2022-05281 hoek Offenbachstraat en Leharstraat te Tilburg, bouwen van een woning, 23 februar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 en W maakt bekend dat zij op grond van artikel 3.9 lid 2 van de Wet algemene bepalingen omgevingsrecht (Wabo) de beslistermijn van bovenstaande aanvraag met zes weken heeft verlengd.</text:p>
            <text:p text:style-name="common-al"/>
            <text:p text:style-name="last-al">Kenmerk:  - Z-HZ_WABO-2022-05281 - V - hoek Offenbachstraat en Leharstraat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84985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985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985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verlengen beslistermijn aanvraag omgevingsvergunning Z-HZ_WABO-2022-05281 hoek Offenbachstraat en Leharstraat te Tilburg, bouwen van een woning, 23 februari 2023</meta:user-defined>
    <meta:user-defined meta:name="DCTERMS.W3CDTF/DCTERMS.available">2023-02-27</meta:user-defined>
    <meta:user-defined meta:name="DCTERMS.W3CDTF/OVERHEIDop.jaargang">2023</meta:user-defined>
    <meta:user-defined meta:name="OVERHEIDop.publicationIssue">84985</meta:user-defined>
    <meta:user-defined meta:name="OVERHEIDop.GmbID/DC.identifier">gmb-2023-84985</meta:user-defined>
    <meta:user-defined meta:name="OVERHEIDop.versieInformatie"/>
  </office:meta>
</office:document-meta>
</file>