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extra bouwlaag op een woning, Asserlaan 9 te Utrecht,  HZ_WABO-23-024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serlaan 9 te Utrecht</text:p>
            <text:p text:style-name="common-al">HZ_WABO-23-02451</text:p>
            <text:p text:style-name="common-al">Toelichting:  het bouwen van een extra bouwlaag op een woning</text:p>
            <text:p text:style-name="common-al">Datum besluit: 22 februari 2023</text:p>
            <text:p text:style-name="common-al">Startdatum bezwaartermijn: 2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406</text:span><text:line-break/><text:date style:data-style-name="dag" text:fixed="true" text:date-value="2023-02-27"/><text:line-break/><text:date style:data-style-name="jaar" text:fixed="true" text:date-value="2023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406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406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extra bouwlaag op een woning, Asserlaan 9 te Utrecht,  HZ_WABO-23-02451</meta:user-defined>
    <meta:user-defined meta:name="DCTERMS.W3CDTF/DCTERMS.available">2023-02-27</meta:user-defined>
    <meta:user-defined meta:name="DCTERMS.W3CDTF/OVERHEIDop.jaargang">2023</meta:user-defined>
    <meta:user-defined meta:name="OVERHEIDop.externeBijlage">Aanvraagdocument  publiceerbaar-A|exb-2023-9678</meta:user-defined>
    <meta:user-defined meta:name="OVERHEIDop.externeBijlage">Besluit omgevingsvergunning publiceerbaar|exb-2023-9679</meta:user-defined>
    <meta:user-defined meta:name="OVERHEIDop.publicationIssue">84406</meta:user-defined>
    <meta:user-defined meta:name="OVERHEIDop.GmbID/DC.identifier">gmb-2023-84406</meta:user-defined>
    <meta:user-defined meta:name="OVERHEIDop.versieInformatie"/>
  </office:meta>
</office:document-meta>
</file>