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Burmaniastrjitte en de Stiemsterwei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anjum, aan de Burmaniastrjitte en de Stiemsterwei, het bouwen van acht woningen (aanvraag is ontvangen op 20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4356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356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356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0628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omgevingsvergunning aan de Burmaniastrjitte en de Stiemsterwei te Eanjum</meta:user-defined>
    <meta:user-defined meta:name="DCTERMS.W3CDTF/DCTERMS.available">2023-03-01</meta:user-defined>
    <meta:user-defined meta:name="DCTERMS.W3CDTF/OVERHEIDop.jaargang">2023</meta:user-defined>
    <meta:user-defined meta:name="OVERHEIDop.publicationIssue">84356</meta:user-defined>
    <meta:user-defined meta:name="OVERHEIDop.GmbID/DC.identifier">gmb-2023-84356</meta:user-defined>
    <meta:user-defined meta:name="OVERHEIDop.versieInformatie"/>
  </office:meta>
</office:document-meta>
</file>