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Verlenging beslistermijn -de bouw van 14 woningen - Vluchtheuvelstraat (DML02 A 2406), Dreu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istermijn verlengd tot 29-03-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83463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463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463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West Maas en Waal - Verlenging beslistermijn -de bouw van 14 woningen - Vluchtheuvelstraat (DML02 A 2406), Dreumel</meta:user-defined>
    <meta:user-defined meta:name="DCTERMS.W3CDTF/DCTERMS.available">2023-03-01</meta:user-defined>
    <meta:user-defined meta:name="DCTERMS.W3CDTF/OVERHEIDop.jaargang">2023</meta:user-defined>
    <meta:user-defined meta:name="OVERHEIDop.publicationIssue">83463</meta:user-defined>
    <meta:user-defined meta:name="OVERHEIDop.GmbID/DC.identifier">gmb-2023-83463</meta:user-defined>
    <meta:user-defined meta:name="OVERHEIDop.versieInformatie"/>
  </office:meta>
</office:document-meta>
</file>