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ANDEREN VAN EEN HORECAGELEGENHEID (BIJEENKOMSTFUNCTIE) NAAR EEN WONING, ANDRINGASTRJITTE 2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veranderen van een horecagelegenheid (bijeenkomstfunctie) naar een woning op het perceel Andringastrjitte 2 te Aldeboarn  (indieningsdatum 12-01-2023)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2556</text:span><text:line-break/><text:date style:data-style-name="dag" text:fixed="true" text:date-value="2023-02-24"/><text:line-break/><text:date style:data-style-name="jaar" text:fixed="true" text:date-value="2023-02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2556</text:span><text:date style:data-style-name="nicedate" text:fixed="true" text:date-value="2023-02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2556</text:span><text:date style:data-style-name="nicedate" text:fixed="true" text:date-value="2023-02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VERANDEREN VAN EEN HORECAGELEGENHEID (BIJEENKOMSTFUNCTIE) NAAR EEN WONING, ANDRINGASTRJITTE 2 ALDEBOARN</meta:user-defined>
    <meta:user-defined meta:name="DCTERMS.W3CDTF/DCTERMS.available">2023-02-24</meta:user-defined>
    <meta:user-defined meta:name="DCTERMS.W3CDTF/OVERHEIDop.jaargang">2023</meta:user-defined>
    <meta:user-defined meta:name="OVERHEIDop.publicationIssue">82556</meta:user-defined>
    <meta:user-defined meta:name="OVERHEIDop.GmbID/DC.identifier">gmb-2023-82556</meta:user-defined>
    <meta:user-defined meta:name="OVERHEIDop.versieInformatie"/>
  </office:meta>
</office:document-meta>
</file>