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schuur, naast Koningsweg 133D te Utrecht, HZ_WABO-23-0582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aast Koningsweg 133D te Utrecht</text:span>
          </text:p>
            <text:p text:style-name="common-al">HZ_WABO-23-05823</text:p>
            <text:p text:style-name="common-al">Toelichting: het bouwen van een schuur</text:p>
            <text:p text:style-name="common-al">Datum ontvangst aanvraag: 20 februar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1377</text:span><text:line-break/><text:date style:data-style-name="dag" text:fixed="true" text:date-value="2023-02-23"/><text:line-break/><text:date style:data-style-name="jaar" text:fixed="true" text:date-value="2023-02-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1377</text:span><text:date style:data-style-name="nicedate" text:fixed="true" text:date-value="2023-02-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81377</text:span><text:date style:data-style-name="nicedate" text:fixed="true" text:date-value="2023-02-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44/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Vlak</meta:user-defined>
    <meta:user-defined meta:name="DC.title">Aanvraag omgevingsvergunning, het bouwen van een schuur, naast Koningsweg 133D te Utrecht, HZ_WABO-23-05823</meta:user-defined>
    <meta:user-defined meta:name="DCTERMS.W3CDTF/DCTERMS.available">2023-02-23</meta:user-defined>
    <meta:user-defined meta:name="DCTERMS.W3CDTF/OVERHEIDop.jaargang">2023</meta:user-defined>
    <meta:user-defined meta:name="OVERHEIDop.externeBijlage">Aanvraagdocument  publiceerbaar-A|exb-2023-9115</meta:user-defined>
    <meta:user-defined meta:name="OVERHEIDop.publicationIssue">81377</meta:user-defined>
    <meta:user-defined meta:name="OVERHEIDop.GmbID/DC.identifier">gmb-2023-81377</meta:user-defined>
    <meta:user-defined meta:name="OVERHEIDop.versieInformatie"/>
  </office:meta>
</office:document-meta>
</file>