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gemeentelijk vastgoed</text:p>
      <text:section text:name="zakelijke-mededeling_id1-3-2" text:style-name="zakelijke-mededeling">
        <text:section text:name="zakelijke-mededeling-tekst_id1-3-2-1" text:style-name="zakelijke-mededeling-tekst">
          <text:section text:name="tekst_id1-3-2-1-1" text:style-name="tekst">
            <text:p text:style-name="common-al">De gemeente is voornemens om een gedeelte van het schoolgebouw aan de Schouwstraat 15, 1435 KL te Rijsenhout, kadastraal bekend gemeente Haarlemmermeer, sectie L, nummer 5861, tijdelijk te verhuren aan een schoolbestuur ten behoeve van het verzorgen van nieuwkomersonderwijs en een dagprogramma voor asielzoekerskinderen. </text:p>
            <text:p text:style-name="common-al">Op grond van internationale verdragen hebben asielzoekerskinderen tot 18 jaar recht op onderwijs. Schoolbesturen zijn in Nederland verantwoordelijk voor het verzorgen van dit nieuwkomersonderwijs en de gemeenten voor de huisvesting van scholen. Het afgelopen jaar is de instroom van asielzoekers in Nederland toegenomen. Deze toename leidt ook tot een grotere capaciteitsvraag ten aanzien van onderwijshuisvesting binnen gemeente Haarlemmermeer. Op dit moment is er onvoldoende ruimte om alle asielzoekerskinderen binnen gemeente Haarlemmermeer van onderwijs te kunnen voorzien. De bestaande capaciteit moet dus worden uitgebreid. De locatie die de gemeente voornemens is te verhuren wordt geschikt geacht voor de huisvesting van nieuwkomersonderwijs vanwege de beschikbaarheid op korte termijn, de planologische bestemming en het feit dat het zich bevindt binnen een redelijke afstand van de verblijfplaats van de asielzoekerskinderen en de aan hen beschikbaar gestelde sportfaciliteiten. Het schoolbestuur waaraan de gemeente wenst te verhuren is het enige schoolbestuur binnen gemeente Haarlemmermeer met een licentie voor het geven van primair onderwijs aan nieuwkomers. Gelet op het doel waarvoor de gemeente het pand wil verhuren en de verantwoordelijkheid van het schoolbestuur voor het verzorgen van nieuwkomersonderwijs, is de gemeente Haarlemmermeer van oordeel dat op grond van objectieve, redelijke en toetsbare criteria het beoogde schoolbestuur de enige serieuze gegadigden is om in aanmerking te komen voor het aangaan van de huurovereenkomst voor dit gebouw. </text:p>
            <text:p text:style-name="last-al">De gemeente zal vanwege de spoedeisendheid van het organiseren van nieuwkomersonderwijs een kortere wachttermijn in acht nemen dan gebruikelijk. De gemeente zal na<text:span text:style-name="nadrukvet"> 11 januari 2023</text:span> uitvoering geven aan haar voornemen. Als u vragen of opmerkingen heeft, kunt u contact opnemen met mevrouw I. Baars (<text:a xlink:href="mailto:iris.baars@haarlemmermeer.nl" xlink:type="simple"><text:span text:style-name="nadrukondlijn">iris.baars@haarlemmermeer.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812</text:span><text:line-break/><text:date style:data-style-name="dag" text:fixed="true" text:date-value="2023-01-02"/><text:line-break/><text:date style:data-style-name="jaar" text:fixed="true" text:date-value="2023-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12</text:span><text:date style:data-style-name="nicedate" text:fixed="true" text:date-value="2023-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12</text:span><text:date style:data-style-name="nicedate" text:fixed="true" text:date-value="2023-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11/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huur gemeentelijk vastgoed</meta:user-defined>
    <meta:user-defined meta:name="DCTERMS.W3CDTF/DCTERMS.available">2023-01-02</meta:user-defined>
    <meta:user-defined meta:name="DCTERMS.W3CDTF/OVERHEIDop.jaargang">2023</meta:user-defined>
    <meta:user-defined meta:name="OVERHEIDop.publicationIssue">812</meta:user-defined>
    <meta:user-defined meta:name="OVERHEIDop.GmbID/DC.identifier">gmb-2023-812</meta:user-defined>
    <meta:user-defined meta:name="OVERHEIDop.versieInformatie"/>
  </office:meta>
</office:document-meta>
</file>