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rmoniestraat ong. (kavel 8) te Velsen-Noord, bouwen bedrijfshal (incl. terreininrichting en hekwerk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Velsen-Noord</text:span>
          </text:p>
            <text:p text:style-name="common-al">Harmoniestraat ong. (kavel 8), bouwen bedrijfshal (incl. terreininrichting en hekwerken) (16/02/2023) 137414-20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81000</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1000</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1000</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7414-2022</meta:user-defined>
    <dc:language>nl</dc:language>
    <meta:user-defined meta:name="OVERHEIDop.locatietype/OVERHEIDop.gebiedsmarkering">Punt</meta:user-defined>
    <meta:user-defined meta:name="DC.title">Verleende omgevingsvergunning Harmoniestraat ong. (kavel 8) te Velsen-Noord, bouwen bedrijfshal (incl. terreininrichting en hekwerken)</meta:user-defined>
    <meta:user-defined meta:name="DCTERMS.W3CDTF/DCTERMS.available">2023-02-23</meta:user-defined>
    <meta:user-defined meta:name="DCTERMS.W3CDTF/OVERHEIDop.jaargang">2023</meta:user-defined>
    <meta:user-defined meta:name="OVERHEIDop.publicationIssue">81000</meta:user-defined>
    <meta:user-defined meta:name="OVERHEIDop.GmbID/DC.identifier">gmb-2023-81000</meta:user-defined>
    <meta:user-defined meta:name="OVERHEIDop.versieInformatie"/>
  </office:meta>
</office:document-meta>
</file>