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veranderen en vergroten van een woning en het bouwen van een schuur - 't Mienscheer 8 in Lettelbert</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1 februari 2023 een besluit genomen op de aanvraag met zaaknummer Z202204272 voor het veranderen en vergroten van een woning en het bouwen van een schuur op locatie 't Mienscheer 8 in Lettelbert. De vergunning is verleend.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handelen in strijd met de regels ruimtelijke ordening (bestemmingsplan)</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21 februari 2023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0605</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605</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605</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besluit op aanvraag omgevingsvergunning voor het veranderen en vergroten van een woning en het bouwen van een schuur - 't Mienscheer 8 in Lettelbert</meta:user-defined>
    <meta:user-defined meta:name="DCTERMS.W3CDTF/DCTERMS.available">2023-02-23</meta:user-defined>
    <meta:user-defined meta:name="DCTERMS.W3CDTF/OVERHEIDop.jaargang">2023</meta:user-defined>
    <meta:user-defined meta:name="OVERHEIDop.publicationIssue">80605</meta:user-defined>
    <meta:user-defined meta:name="OVERHEIDop.GmbID/DC.identifier">gmb-2023-80605</meta:user-defined>
    <meta:user-defined meta:name="OVERHEIDop.versieInformatie"/>
  </office:meta>
</office:document-meta>
</file>