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legaliseren) van een dakterras op de aanbouw achter de woning, Jacob van der Borchstraat 12 BS te Utrecht, HZ_WABO-23-056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cob van der Borchstraat 12 BS te Utrecht</text:span>
          </text:p>
            <text:p text:style-name="common-al">HZ_WABO-23-05612</text:p>
            <text:p text:style-name="common-al">Toelichting: het bouwen (legaliseren) van een dakterras op de aanbouw achter de woning</text:p>
            <text:p text:style-name="common-al">Datum ontvangst aanvraag: 18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9807</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807</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807</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legaliseren) van een dakterras op de aanbouw achter de woning, Jacob van der Borchstraat 12 BS te Utrecht, HZ_WABO-23-05612</meta:user-defined>
    <meta:user-defined meta:name="DCTERMS.W3CDTF/DCTERMS.available">2023-02-22</meta:user-defined>
    <meta:user-defined meta:name="DCTERMS.W3CDTF/OVERHEIDop.jaargang">2023</meta:user-defined>
    <meta:user-defined meta:name="OVERHEIDop.externeBijlage">Aanvraagdocument  publiceerbaar-A|exb-2023-8976</meta:user-defined>
    <meta:user-defined meta:name="OVERHEIDop.publicationIssue">79807</meta:user-defined>
    <meta:user-defined meta:name="OVERHEIDop.GmbID/DC.identifier">gmb-2023-79807</meta:user-defined>
    <meta:user-defined meta:name="OVERHEIDop.versieInformatie"/>
  </office:meta>
</office:document-meta>
</file>