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derde bouwlaag, Van Eysingalaan 2 te Utrecht, HZ_WABO-23-0560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Eysingalaan 2 te Utrecht</text:span>
          </text:p>
            <text:p text:style-name="common-al">HZ_WABO-23-05608</text:p>
            <text:p text:style-name="common-al">Toelichting: het bouwen van een dakopbouw/derde bouwlaag</text:p>
            <text:p text:style-name="common-al">Datum ontvangst aanvraag: 17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9785</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85</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9785</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derde bouwlaag, Van Eysingalaan 2 te Utrecht, HZ_WABO-23-05608</meta:user-defined>
    <meta:user-defined meta:name="DCTERMS.W3CDTF/DCTERMS.available">2023-02-22</meta:user-defined>
    <meta:user-defined meta:name="DCTERMS.W3CDTF/OVERHEIDop.jaargang">2023</meta:user-defined>
    <meta:user-defined meta:name="OVERHEIDop.externeBijlage">Aanvraagdocument  publiceerbaar-A|exb-2023-8971</meta:user-defined>
    <meta:user-defined meta:name="OVERHEIDop.publicationIssue">79785</meta:user-defined>
    <meta:user-defined meta:name="OVERHEIDop.GmbID/DC.identifier">gmb-2023-79785</meta:user-defined>
    <meta:user-defined meta:name="OVERHEIDop.versieInformatie"/>
  </office:meta>
</office:document-meta>
</file>