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en het bouwen van een dakterras op de aanbouw aan de achterzijde, Volkerakstraat 13 te Utrecht, HZ_WABO-23-0560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olkerakstraat 13 te Utrecht</text:span>
          </text:p>
            <text:p text:style-name="common-al">HZ_WABO-23-05605</text:p>
            <text:p text:style-name="common-al">Toelichting: het bouwen van een dakkapel op het voordakvlak en het bouwen van een dakterras op de aanbouw aan de achterzijde</text:p>
            <text:p text:style-name="common-al">Datum ontvangst aanvraag: 17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9771</text:span><text:line-break/><text:date style:data-style-name="dag" text:fixed="true" text:date-value="2023-02-22"/><text:line-break/><text:date style:data-style-name="jaar" text:fixed="true" text:date-value="2023-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9771</text:span><text:date style:data-style-name="nicedate" text:fixed="true" text:date-value="2023-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9771</text:span><text:date style:data-style-name="nicedate" text:fixed="true" text:date-value="2023-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en het bouwen van een dakterras op de aanbouw aan de achterzijde, Volkerakstraat 13 te Utrecht, HZ_WABO-23-05605</meta:user-defined>
    <meta:user-defined meta:name="DCTERMS.W3CDTF/DCTERMS.available">2023-02-22</meta:user-defined>
    <meta:user-defined meta:name="DCTERMS.W3CDTF/OVERHEIDop.jaargang">2023</meta:user-defined>
    <meta:user-defined meta:name="OVERHEIDop.externeBijlage">Aanvraagdocument  publiceerbaar-A|exb-2023-8967</meta:user-defined>
    <meta:user-defined meta:name="OVERHEIDop.publicationIssue">79771</meta:user-defined>
    <meta:user-defined meta:name="OVERHEIDop.GmbID/DC.identifier">gmb-2023-79771</meta:user-defined>
    <meta:user-defined meta:name="OVERHEIDop.versieInformatie"/>
  </office:meta>
</office:document-meta>
</file>