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oor het plaatsen van een loods op de locatie Willeskop 85, 3417 MC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92237 en OLO nummer 7408135</text:p>
            <text:p text:style-name="common-al">Op 18 november 2022 heeft de gemeente een aanvraag ontvangen voor een omgevingsvergunning Willeskop 74, 3417 MC Montfoort.</text:p>
            <text:p text:style-name="common-al">De aanvraag betreft het plaatsen van een loods. De gemeente heeft op 15 februari 2023 besloten om de beslistermijn te verlengen voor een periode van maximaal 6 weken.</text:p>
            <text:p text:style-name="last-al">Tegen het verlengen van de beslistermijn kunt u geen bezwaarschrift of zienswijze indienen. Voor informatie kunt u bellen of mailen met gemeente Montfoort. Dit kan via het telefoonnummer 0348 - 476400 of u stuurt een mail naar bouw@montfoort.nl met vermelding van het referentienummer zaaksysteem: nr. 9223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79501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501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501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en beslistermijn voor het plaatsen van een loods op de locatie Willeskop 85, 3417 MC Montfoort</meta:user-defined>
    <meta:user-defined meta:name="DCTERMS.W3CDTF/DCTERMS.available">2023-02-22</meta:user-defined>
    <meta:user-defined meta:name="DCTERMS.W3CDTF/OVERHEIDop.jaargang">2023</meta:user-defined>
    <meta:user-defined meta:name="OVERHEIDop.publicationIssue">79501</meta:user-defined>
    <meta:user-defined meta:name="OVERHEIDop.GmbID/DC.identifier">gmb-2023-79501</meta:user-defined>
    <meta:user-defined meta:name="OVERHEIDop.versieInformatie"/>
  </office:meta>
</office:document-meta>
</file>