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bouwen van 6 half-vrijstaande woningen, Roggeveld kavel 5 en 6 en Weidehof kavel 64 tot en met 67 Staphorst, [SHT02AA06741] Staphorst AA 6741, [SHT02AA06740] Staphorst AA 6740, [SHT02AA06738] Staphorst AA 6738, [SHT02AA06735] Staphorst AA 6735, [SHT02AA06699] Staphorst AA 6699, [SHT02AA06695] Staphorst AA 6695</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Z/STH23/016461</text:p>
            <text:p text:style-name="common-al">
            <text:span text:style-name="nadrukvet">Ingekomen:</text:span> 20-02-2023</text:p>
            <text:p text:style-name="common-al">
            <text:span text:style-name="nadrukvet">Locatie:</text:span> Roggeveld kavel 5 en 6 en Weidehof kavel 64 tot en met 67 Staphorst, [SHT02AA06741] Staphorst AA 6741, [SHT02AA06740] Staphorst AA 6740, [SHT02AA06738] Staphorst AA 6738, [SHT02AA06735] Staphorst AA 6735, [SHT02AA06699] Staphorst AA 6699, [SHT02AA06695] Staphorst AA 6695</text:p>
            <text:p text:style-name="common-al">
            <text:span text:style-name="nadrukvet">Projectomschrijving:</text:span> het bouwen van 6 half-vrijstaande woningen</text:p>
            <text:p text:style-name="last-al">De aanvraag is in te zien bij het Omgevingsloket (op afspraak). Deze bekendmaking is bedoeld als informatie over de nog te behandelen aanvraag. Eventuele bezwaren kunnen pas worden ingediend nadat over de plannen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79416</text:span><text:line-break/><text:date style:data-style-name="dag" text:fixed="true" text:date-value="2023-02-28"/><text:line-break/><text:date style:data-style-name="jaar" text:fixed="true" text:date-value="2023-0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9416</text:span><text:date style:data-style-name="nicedate" text:fixed="true" text:date-value="2023-0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9416</text:span><text:date style:data-style-name="nicedate" text:fixed="true" text:date-value="2023-0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STH23/016461</meta:user-defined>
    <meta:user-defined meta:name="DCTERMS.abstract">het bouwen van 6 half-vrijstaande woningen </meta:user-defined>
    <dc:language>nl</dc:language>
    <meta:user-defined meta:name="OVERHEIDop.locatietype/OVERHEIDop.gebiedsmarkering">Punt</meta:user-defined>
    <meta:user-defined meta:name="DC.title">Aanvraag omgevingsvergunning, het bouwen van 6 half-vrijstaande woningen, Roggeveld kavel 5 en 6 en Weidehof kavel 64 tot en met 67 Staphorst, [SHT02AA06741] Staphorst AA 6741, [SHT02AA06740] Staphorst AA 6740, [SHT02AA06738] Staphorst AA 6738, [SHT02AA06735] Staphorst AA 6735, [SHT02AA06699] Staphorst AA 6699, [SHT02AA06695] Staphorst AA 6695</meta:user-defined>
    <meta:user-defined meta:name="DCTERMS.W3CDTF/DCTERMS.available">2023-02-28</meta:user-defined>
    <meta:user-defined meta:name="DCTERMS.W3CDTF/OVERHEIDop.jaargang">2023</meta:user-defined>
    <meta:user-defined meta:name="OVERHEIDop.publicationIssue">79416</meta:user-defined>
    <meta:user-defined meta:name="OVERHEIDop.GmbID/DC.identifier">gmb-2023-79416</meta:user-defined>
    <meta:user-defined meta:name="OVERHEIDop.versieInformatie"/>
  </office:meta>
</office:document-meta>
</file>