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ontvangen aanvraag Omgevingsvergunning, Krommelaan tussen 2a en 2f en Wegedoorn (Krommelaan-Wegedoorn; Zuiderloo) in Heiloo, het bouwen van 4 woningen (kwadrantwoningen), datum ontvangst 23 december 2022  (Z22 10477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deze aanvraag is nog niet beslist. Tegen een aanvraag kunt u geen bezwaar maken. Dit kan alleen tegen een besluit op de aanvraag. Voor meer informatie kunt u contact met ons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7932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32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932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3/xml/MC-DRP-OmgevingsvergunningAanvraa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Gemeente Heiloo, ontvangen aanvraag Omgevingsvergunning, Krommelaan tussen 2a en 2f en Wegedoorn (Krommelaan-Wegedoorn; Zuiderloo) in Heiloo, het bouwen van 4 woningen (kwadrantwoningen), datum ontvangst 23 december 2022  (Z22 104773)</meta:user-defined>
    <meta:user-defined meta:name="DCTERMS.W3CDTF/DCTERMS.available">2023-01-11</meta:user-defined>
    <meta:user-defined meta:name="DCTERMS.W3CDTF/OVERHEIDop.jaargang">2023</meta:user-defined>
    <meta:user-defined meta:name="OVERHEIDop.publicationIssue">7932</meta:user-defined>
    <meta:user-defined meta:name="OVERHEIDop.GmbID/DC.identifier">gmb-2023-7932</meta:user-defined>
    <meta:user-defined meta:name="OVERHEIDop.versieInformatie"/>
  </office:meta>
</office:document-meta>
</file>