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Tjerkwerd, Hemdijk 2 het bouwen van een pre-mantelzorgwo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Tjerkwerd, Hemdijk 2 OV20230139 het bouwen van een pre-mantelzorgwoning (10-02-2023) </text:p>
            <text:p text:style-name="common-al"/>
            <text:p text:style-name="last-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Aanvragen voor een omgevingsvergunning kunnen worden ingezien op het gemeentekantoor te Sneek, Marktstraat 8.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78861</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861</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861</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Tjerkwerd, Hemdijk 2 het bouwen van een pre-mantelzorgwoning</meta:user-defined>
    <meta:user-defined meta:name="DCTERMS.W3CDTF/DCTERMS.available">2023-02-23</meta:user-defined>
    <meta:user-defined meta:name="DCTERMS.W3CDTF/OVERHEIDop.jaargang">2023</meta:user-defined>
    <meta:user-defined meta:name="OVERHEIDop.publicationIssue">78861</meta:user-defined>
    <meta:user-defined meta:name="OVERHEIDop.GmbID/DC.identifier">gmb-2023-78861</meta:user-defined>
    <meta:user-defined meta:name="OVERHEIDop.versieInformatie"/>
  </office:meta>
</office:document-meta>
</file>