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achterkant van de woning, Balistraat 44 te Utrecht,  HZ_WABO-22-3986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alistraat 44 te Utrecht</text:p>
            <text:p text:style-name="common-al">HZ_WABO-22-39866</text:p>
            <text:p text:style-name="common-al">Toelichting: het bouwen van een dakkapel aan de achterkant van de woning</text:p>
            <text:p text:style-name="common-al">Datum besluit: 28 december 2022</text:p>
            <text:p text:style-name="common-al">Startdatum bezwaartermijn: 30 december 2022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791</text:span><text:line-break/><text:date style:data-style-name="dag" text:fixed="true" text:date-value="2023-01-06"/><text:line-break/><text:date style:data-style-name="jaar" text:fixed="true" text:date-value="2023-01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791</text:span><text:date style:data-style-name="nicedate" text:fixed="true" text:date-value="2023-01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791</text:span><text:date style:data-style-name="nicedate" text:fixed="true" text:date-value="2023-01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achterkant van de woning, Balistraat 44 te Utrecht,  HZ_WABO-22-39866</meta:user-defined>
    <meta:user-defined meta:name="DCTERMS.W3CDTF/DCTERMS.available">2023-01-06</meta:user-defined>
    <meta:user-defined meta:name="DCTERMS.W3CDTF/OVERHEIDop.jaargang">2023</meta:user-defined>
    <meta:user-defined meta:name="OVERHEIDop.externeBijlage">Publiceerbare-A|exb-2023-788</meta:user-defined>
    <meta:user-defined meta:name="OVERHEIDop.externeBijlage">Besluit omgevingsvergunning publiceerbaar|exb-2023-789</meta:user-defined>
    <meta:user-defined meta:name="OVERHEIDop.publicationIssue">7791</meta:user-defined>
    <meta:user-defined meta:name="OVERHEIDop.GmbID/DC.identifier">gmb-2023-7791</meta:user-defined>
    <meta:user-defined meta:name="OVERHEIDop.versieInformatie"/>
  </office:meta>
</office:document-meta>
</file>