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drie woningen, Jacob Catshof 6, 7 en 8, 9673 GK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6/02/2023, bouwen drie woningen, Jacob Catshof 6, 7 en 8, 9673 GK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22 februari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77659</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7659</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7659</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drie woningen, Jacob Catshof 6, 7 en 8, 9673 GK Winschoten</meta:user-defined>
    <meta:user-defined meta:name="DCTERMS.W3CDTF/DCTERMS.available">2023-02-22</meta:user-defined>
    <meta:user-defined meta:name="DCTERMS.W3CDTF/OVERHEIDop.jaargang">2023</meta:user-defined>
    <meta:user-defined meta:name="OVERHEIDop.publicationIssue">77659</meta:user-defined>
    <meta:user-defined meta:name="OVERHEIDop.GmbID/DC.identifier">gmb-2023-77659</meta:user-defined>
    <meta:user-defined meta:name="OVERHEIDop.versieInformatie"/>
  </office:meta>
</office:document-meta>
</file>