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246 woningen, CAB-rondom te Utrecht,  HZ_WABO-22-361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B-rondom te Utrecht</text:p>
            <text:p text:style-name="common-al">HZ_WABO-22-36129</text:p>
            <text:p text:style-name="common-al">Toelichting: het bouwen van 246 woningen</text:p>
            <text:p text:style-name="common-al">Datum besluit: 17 februari 2023</text:p>
            <text:p text:style-name="common-al">Startdatum bezwaartermijn: 18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7146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146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7146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246 woningen, CAB-rondom te Utrecht,  HZ_WABO-22-36129</meta:user-defined>
    <meta:user-defined meta:name="DCTERMS.W3CDTF/DCTERMS.available">2023-02-21</meta:user-defined>
    <meta:user-defined meta:name="DCTERMS.W3CDTF/OVERHEIDop.jaargang">2023</meta:user-defined>
    <meta:user-defined meta:name="OVERHEIDop.externeBijlage">ALG Aanvraagdocument  publiceerbaar-A|exb-2023-8656</meta:user-defined>
    <meta:user-defined meta:name="OVERHEIDop.externeBijlage">Besluit omgevingsvergunning publiceerbaar|exb-2023-8657</meta:user-defined>
    <meta:user-defined meta:name="OVERHEIDop.publicationIssue">77146</meta:user-defined>
    <meta:user-defined meta:name="OVERHEIDop.GmbID/DC.identifier">gmb-2023-77146</meta:user-defined>
    <meta:user-defined meta:name="OVERHEIDop.versieInformatie"/>
  </office:meta>
</office:document-meta>
</file>