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, Middelaarseweg 5-B01 Hoevelaken, het bouwen van een woning met kelder en schuu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3W0368</text:p>
            <text:p text:style-name="common-al">Ontvangen op 16 februari 2023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76989</text:span><text:line-break/><text:date style:data-style-name="dag" text:fixed="true" text:date-value="2023-02-21"/><text:line-break/><text:date style:data-style-name="jaar" text:fixed="true" text:date-value="2023-0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6989</text:span><text:date style:data-style-name="nicedate" text:fixed="true" text:date-value="2023-0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6989</text:span><text:date style:data-style-name="nicedate" text:fixed="true" text:date-value="2023-0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regulier, Middelaarseweg 5-B01 Hoevelaken, het bouwen van een woning met kelder en schuur.</meta:user-defined>
    <meta:user-defined meta:name="DCTERMS.W3CDTF/DCTERMS.available">2023-02-21</meta:user-defined>
    <meta:user-defined meta:name="DCTERMS.W3CDTF/OVERHEIDop.jaargang">2023</meta:user-defined>
    <meta:user-defined meta:name="OVERHEIDop.publicationIssue">76989</meta:user-defined>
    <meta:user-defined meta:name="OVERHEIDop.GmbID/DC.identifier">gmb-2023-76989</meta:user-defined>
    <meta:user-defined meta:name="OVERHEIDop.versieInformatie"/>
  </office:meta>
</office:document-meta>
</file>