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garage, het plaatsen van een dakkapel aan de voorzijde van de woning en het maken van een uitrit aan Roelenengweg 38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299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2 februari 2023. De gemeente Barneveld neemt daarover waarschijnlijk binnen 8 weken na 12 februar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6896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89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89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garage, het plaatsen van een dakkapel aan de voorzijde van de woning en het maken van een uitrit aan Roelenengweg 38 Voorthuizen</meta:user-defined>
    <meta:user-defined meta:name="DCTERMS.W3CDTF/DCTERMS.available">2023-02-21</meta:user-defined>
    <meta:user-defined meta:name="DCTERMS.W3CDTF/OVERHEIDop.jaargang">2023</meta:user-defined>
    <meta:user-defined meta:name="OVERHEIDop.publicationIssue">76896</meta:user-defined>
    <meta:user-defined meta:name="OVERHEIDop.GmbID/DC.identifier">gmb-2023-76896</meta:user-defined>
    <meta:user-defined meta:name="OVERHEIDop.versieInformatie"/>
  </office:meta>
</office:document-meta>
</file>