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 gebruiken van gebouwen ten behoeve van de nieuw te bouwen woning aan Drieënhuizerweg 11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29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1 februari 2023. De gemeente Barneveld neemt daarover waarschijnlijk binnen 8 weken na 11 februar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76895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895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895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tijdelijk gebruiken van gebouwen ten behoeve van de nieuw te bouwen woning aan Drieënhuizerweg 11 Kootwijkerbroek</meta:user-defined>
    <meta:user-defined meta:name="DCTERMS.W3CDTF/DCTERMS.available">2023-02-21</meta:user-defined>
    <meta:user-defined meta:name="DCTERMS.W3CDTF/OVERHEIDop.jaargang">2023</meta:user-defined>
    <meta:user-defined meta:name="OVERHEIDop.publicationIssue">76895</meta:user-defined>
    <meta:user-defined meta:name="OVERHEIDop.GmbID/DC.identifier">gmb-2023-76895</meta:user-defined>
    <meta:user-defined meta:name="OVERHEIDop.versieInformatie"/>
  </office:meta>
</office:document-meta>
</file>