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ijdelijke woonunits ten behoeve van de huisvesting van vluchtelingen, Koploperstraat 50 te Utrecht,  HZ_WABO-22-438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ploperstraat 50 te Utrecht</text:p>
            <text:p text:style-name="common-al">HZ_WABO-22-43861</text:p>
            <text:p text:style-name="common-al">Toelichting: het bouwen van tijdelijke woonunits ten behoeve van de huisvesting van vluchtelingen</text:p>
            <text:p text:style-name="common-al">Datum besluit: 16 februari 2023</text:p>
            <text:p text:style-name="common-al">Startdatum bezwaartermijn: 1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5725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572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572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fgehandelde omgevingsvergunning, het bouwen van tijdelijke woonunits ten behoeve van de huisvesting van vluchtelingen, Koploperstraat 50 te Utrecht,  HZ_WABO-22-43861</meta:user-defined>
    <meta:user-defined meta:name="DCTERMS.W3CDTF/DCTERMS.available">2023-02-21</meta:user-defined>
    <meta:user-defined meta:name="DCTERMS.W3CDTF/OVERHEIDop.jaargang">2023</meta:user-defined>
    <meta:user-defined meta:name="OVERHEIDop.externeBijlage">Publiceerbaar-A|exb-2023-8474</meta:user-defined>
    <meta:user-defined meta:name="OVERHEIDop.externeBijlage">Besluit omgevingsvergunning publiceerbaar|exb-2023-8475</meta:user-defined>
    <meta:user-defined meta:name="OVERHEIDop.publicationIssue">75725</meta:user-defined>
    <meta:user-defined meta:name="OVERHEIDop.GmbID/DC.identifier">gmb-2023-75725</meta:user-defined>
    <meta:user-defined meta:name="OVERHEIDop.versieInformatie"/>
  </office:meta>
</office:document-meta>
</file>