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53 woningen - Kerkinilaan 300 t/m 312 even, Serviëstraat 60 t/m 152 even, 4E3b-EKO4124, New Brooklyn bouwveld B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23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september 2022</text:p>
            <text:p text:style-name="common-al">
            <text:span text:style-name="nadrukvet">Omschrijving:</text:span> het bouwen van 53 woningen</text:p>
            <text:p text:style-name="common-al">
            <text:span text:style-name="nadrukvet">Locatie:</text:span> Kerkinilaan 300 t/m 312 even, Serviëstraat 60 t/m 152 even, 4E3b-EKO4124, New Brooklyn bouwveld B3</text:p>
            <text:p text:style-name="common-al">
            <text:span text:style-name="nadrukvet">Besluit:</text:span> verleend</text:p>
            <text:p text:style-name="common-al">
            <text:span text:style-name="nadrukvet">Datum verzending besluit:</text:span> 16 febr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75510</text:span><text:line-break/><text:date style:data-style-name="dag" text:fixed="true" text:date-value="2023-02-21"/><text:line-break/><text:date style:data-style-name="jaar" text:fixed="true" text:date-value="2023-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5510</text:span><text:date style:data-style-name="nicedate" text:fixed="true" text:date-value="2023-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5510</text:span><text:date style:data-style-name="nicedate" text:fixed="true" text:date-value="2023-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233</meta:user-defined>
    <meta:user-defined meta:name="DCTERMS.abstract">Gemeente Almere - verleend - aanvraag omgevingsvergunning - het bouwen van 53 woningen - Kerkinilaan 300 t/m 312 even, Serviëstraat 60 t/m 152 even, 4E3b-EKO4124, New Brooklyn bouwveld B3</meta:user-defined>
    <dc:language>nl</dc:language>
    <meta:user-defined meta:name="OVERHEIDop.locatietype/OVERHEIDop.gebiedsmarkering">Punt</meta:user-defined>
    <meta:user-defined meta:name="DC.title">Gemeente Almere - verleend - aanvraag omgevingsvergunning - het bouwen van 53 woningen - Kerkinilaan 300 t/m 312 even, Serviëstraat 60 t/m 152 even, 4E3b-EKO4124, New Brooklyn bouwveld B3</meta:user-defined>
    <meta:user-defined meta:name="DCTERMS.W3CDTF/DCTERMS.available">2023-02-21</meta:user-defined>
    <meta:user-defined meta:name="DCTERMS.W3CDTF/OVERHEIDop.jaargang">2023</meta:user-defined>
    <meta:user-defined meta:name="OVERHEIDop.publicationIssue">75510</meta:user-defined>
    <meta:user-defined meta:name="OVERHEIDop.GmbID/DC.identifier">gmb-2023-75510</meta:user-defined>
    <meta:user-defined meta:name="OVERHEIDop.versieInformatie"/>
  </office:meta>
</office:document-meta>
</file>