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VERGUNNING INGETROKKEN het bouwen van een vaste trap naar de zolder en een dakkapel aan de achterkant van een woning, Houtstraat 57 te Utrecht, HZ_INT-23-048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Houtstraat 57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3-0484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VERGUNNING INGETROKKEN het bouwen van een vaste trap naar de zolder en een dakkapel aan de achterkant van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15-02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718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18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18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trekking omgevingsvergunning, VERGUNNING INGETROKKEN het bouwen van een vaste trap naar de zolder en een dakkapel aan de achterkant van een woning, Houtstraat 57 te Utrecht, HZ_INT-23-04843</meta:user-defined>
    <meta:user-defined meta:name="DCTERMS.W3CDTF/DCTERMS.available">2023-02-20</meta:user-defined>
    <meta:user-defined meta:name="DCTERMS.W3CDTF/OVERHEIDop.jaargang">2023</meta:user-defined>
    <meta:user-defined meta:name="OVERHEIDop.publicationIssue">74718</meta:user-defined>
    <meta:user-defined meta:name="OVERHEIDop.GmbID/DC.identifier">gmb-2023-74718</meta:user-defined>
    <meta:user-defined meta:name="OVERHEIDop.versieInformatie"/>
  </office:meta>
</office:document-meta>
</file>