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ning met bijgebouw en inrit/uitweg, Zandweg tussen 211 en 213 De Meern,  HZ_WABO-22-440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ndweg tussen 211 en 213 De Meern</text:p>
            <text:p text:style-name="common-al">HZ_WABO-22-44049</text:p>
            <text:p text:style-name="common-al">Toelichting: het bouwen van een woning met bijgebouw en inrit/uitwe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4205</text:span><text:line-break/><text:date style:data-style-name="dag" text:fixed="true" text:date-value="2023-02-20"/><text:line-break/><text:date style:data-style-name="jaar" text:fixed="true" text:date-value="2023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205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205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Verlenging beslistermijn omgevingsvergunning, het bouwen van een woning met bijgebouw en inrit/uitweg, Zandweg tussen 211 en 213 De Meern,  HZ_WABO-22-44049</meta:user-defined>
    <meta:user-defined meta:name="DCTERMS.W3CDTF/DCTERMS.available">2023-02-20</meta:user-defined>
    <meta:user-defined meta:name="DCTERMS.W3CDTF/OVERHEIDop.jaargang">2023</meta:user-defined>
    <meta:user-defined meta:name="OVERHEIDop.publicationIssue">74205</meta:user-defined>
    <meta:user-defined meta:name="OVERHEIDop.GmbID/DC.identifier">gmb-2023-74205</meta:user-defined>
    <meta:user-defined meta:name="OVERHEIDop.versieInformatie"/>
  </office:meta>
</office:document-meta>
</file>