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kapverdieping, Griftstraat 75 te Utrecht,  HZ_WABO-22-4383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riftstraat 75 te Utrecht</text:p>
            <text:p text:style-name="common-al">HZ_WABO-22-43830</text:p>
            <text:p text:style-name="common-al">Toelichting: het bouwen van een kapverdieping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3822</text:span><text:line-break/><text:date style:data-style-name="dag" text:fixed="true" text:date-value="2023-02-20"/><text:line-break/><text:date style:data-style-name="jaar" text:fixed="true" text:date-value="2023-02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22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3822</text:span><text:date style:data-style-name="nicedate" text:fixed="true" text:date-value="2023-02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een kapverdieping, Griftstraat 75 te Utrecht,  HZ_WABO-22-43830</meta:user-defined>
    <meta:user-defined meta:name="DCTERMS.W3CDTF/DCTERMS.available">2023-02-20</meta:user-defined>
    <meta:user-defined meta:name="DCTERMS.W3CDTF/OVERHEIDop.jaargang">2023</meta:user-defined>
    <meta:user-defined meta:name="OVERHEIDop.publicationIssue">73822</meta:user-defined>
    <meta:user-defined meta:name="OVERHEIDop.GmbID/DC.identifier">gmb-2023-73822</meta:user-defined>
    <meta:user-defined meta:name="OVERHEIDop.versieInformatie"/>
  </office:meta>
</office:document-meta>
</file>