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groten van het souterrain en de beletage en het bouwen van een balkon met buitentrap aan de achterkant van een woning, Hugo de Grootstraat 3 te Utrecht,  HZ_WABO-22-427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ugo de Grootstraat 3 te Utrecht</text:p>
            <text:p text:style-name="common-al">HZ_WABO-22-42792</text:p>
            <text:p text:style-name="common-al">Toelichting: het vergroten van het souterrain en de beletage en het bouwen van een balkon met buitentrap aan de achterkant van een woning</text:p>
            <text:p text:style-name="common-al">Datum besluit: 15 februari 2023</text:p>
            <text:p text:style-name="common-al">Startdatum bezwaartermijn: 17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3689</text:span><text:line-break/><text:date style:data-style-name="dag" text:fixed="true" text:date-value="2023-02-20"/><text:line-break/><text:date style:data-style-name="jaar" text:fixed="true" text:date-value="2023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3689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3689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vergroten van het souterrain en de beletage en het bouwen van een balkon met buitentrap aan de achterkant van een woning, Hugo de Grootstraat 3 te Utrecht,  HZ_WABO-22-42792</meta:user-defined>
    <meta:user-defined meta:name="DCTERMS.W3CDTF/DCTERMS.available">2023-02-20</meta:user-defined>
    <meta:user-defined meta:name="DCTERMS.W3CDTF/OVERHEIDop.jaargang">2023</meta:user-defined>
    <meta:user-defined meta:name="OVERHEIDop.externeBijlage">ALG Publiceerbaar-A|exb-2023-8302</meta:user-defined>
    <meta:user-defined meta:name="OVERHEIDop.externeBijlage">Besluit omgevingsvergunning publiceerbaar|exb-2023-8303</meta:user-defined>
    <meta:user-defined meta:name="OVERHEIDop.publicationIssue">73689</meta:user-defined>
    <meta:user-defined meta:name="OVERHEIDop.GmbID/DC.identifier">gmb-2023-73689</meta:user-defined>
    <meta:user-defined meta:name="OVERHEIDop.versieInformatie"/>
  </office:meta>
</office:document-meta>
</file>