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vrij - Piet Heinkade, Amsterdam - PHS (Programma Hoogfrequent Spoor) Amsterdam - het bouwen van twee tijdelijke meerpalen t.b.v. de aanleg van De Vrije Kruis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at de aangevraagde activiteit ingevolge de Wet algemene bepalingen omgevingsrecht (Wabo) vergunningvrij is.</text:p>
            <text:p text:style-name="common-al">Het betreft een aanvraag voor het bouwen van 2 tijdelijke meerpalen ten behoeve van de aanleg van ‘’De Vrije Kruising’’ op de locatie ter hoogte van de Piet Heinkade te Amsterdam. Datum besluit: 13 februari 2023 Aanvrager: Strukton Infrastructure Specialties B.V. Zaaknummer: 11759924</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334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3232</text:span><text:line-break/><text:date style:data-style-name="dag" text:fixed="true" text:date-value="2023-02-20"/><text:line-break/><text:date style:data-style-name="jaar" text:fixed="true" text:date-value="2023-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3232</text:span><text:date style:data-style-name="nicedate" text:fixed="true" text:date-value="2023-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3232</text:span><text:date style:data-style-name="nicedate" text:fixed="true" text:date-value="2023-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3347</meta:user-defined>
    <meta:user-defined meta:name="DCTERMS.abstract">Bekendmaking van Gemeente Amsterdam</meta:user-defined>
    <dc:language>nl</dc:language>
    <meta:user-defined meta:name="OVERHEIDop.locatietype/OVERHEIDop.gebiedsmarkering">Punt</meta:user-defined>
    <meta:user-defined meta:name="DC.title">Vergunningvrij - Piet Heinkade, Amsterdam - PHS (Programma Hoogfrequent Spoor) Amsterdam - het bouwen van twee tijdelijke meerpalen t.b.v. de aanleg van De Vrije Kruising</meta:user-defined>
    <meta:user-defined meta:name="OVERHEIDop.datumEindeReactietermijn">2023-03-28</meta:user-defined>
    <meta:user-defined meta:name="OVERHEIDop.terinzageleggingBG">https://mozardloket.odnzkg.nl/mozard/!suite42.scherm1260?mObj=1313347</meta:user-defined>
    <meta:user-defined meta:name="DCTERMS.W3CDTF/DCTERMS.available">2023-02-20</meta:user-defined>
    <meta:user-defined meta:name="DCTERMS.W3CDTF/OVERHEIDop.jaargang">2023</meta:user-defined>
    <meta:user-defined meta:name="OVERHEIDop.publicationIssue">73232</meta:user-defined>
    <meta:user-defined meta:name="OVERHEIDop.GmbID/DC.identifier">gmb-2023-73232</meta:user-defined>
    <meta:user-defined meta:name="OVERHEIDop.versieInformatie"/>
  </office:meta>
</office:document-meta>
</file>