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ouw hulpbrug Berlagebrug Amsterdam,  [ASD02A10053]Straatnaam  Amsterdam A A 10053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Bouw hulpbrug Berlagebrug Amsterdam,  [ASD02A10053]Straatnaam  Amsterdam A A 10053  </text:p>
            <text:p text:style-name="common-al">Omschrijving: het realiseren van een tijdelijke hulpbrug tbv de renovatie van de Berlagebrug, met een instandhoudingstermijn tot 1 december 2023</text:p>
            <text:p text:style-name="common-al">Besluit: verleend</text:p>
            <text:p text:style-name="common-al">Verzonden naar aanvrager op: 15-02-2023</text:p>
            <text:p text:style-name="common-al">Zaaknummer: Z2022-A000448</text:p>
            <text:p text:style-name="common-al">OLO nummer: 7314781</text:p>
            <text:p text:style-name="common-al">Het besluit en bijbehorende stukken kunt u per e-mail ontvangen. Stuur een verzoek naar <text:a xlink:href="mailto:stadsloket.oost.vergunningen.dvl@amsterdam.nl?Subject=Dossiernummer Z2022-A000448" xlink:type="simple">stadsloket.oost.vergunningen.dvl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71746</text:span><text:line-break/><text:date style:data-style-name="dag" text:fixed="true" text:date-value="2023-02-17"/><text:line-break/><text:date style:data-style-name="jaar" text:fixed="true" text:date-value="2023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1746</text:span><text:date style:data-style-name="nicedate" text:fixed="true" text:date-value="2023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1746</text:span><text:date style:data-style-name="nicedate" text:fixed="true" text:date-value="2023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33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2-A000448</meta:user-defined>
    <meta:user-defined meta:name="DCTERMS.abstract">het realiseren van een tijdelijke hulpbrug tbv de renovatie van de Berlagebrug, met een instandhoudingstermijn tot 1 december 202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mgevingsvergunning reguliere procedure Bouw hulpbrug Berlagebrug Amsterdam,  [ASD02A10053]Straatnaam  Amsterdam A A 10053</meta:user-defined>
    <meta:user-defined meta:name="DCTERMS.W3CDTF/DCTERMS.available">2023-02-17</meta:user-defined>
    <meta:user-defined meta:name="DCTERMS.W3CDTF/OVERHEIDop.jaargang">2023</meta:user-defined>
    <meta:user-defined meta:name="OVERHEIDop.publicationIssue">71746</meta:user-defined>
    <meta:user-defined meta:name="OVERHEIDop.GmbID/DC.identifier">gmb-2023-71746</meta:user-defined>
    <meta:user-defined meta:name="OVERHEIDop.versieInformatie"/>
  </office:meta>
</office:document-meta>
</file>