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twee loodsen, Kasteellaan 1 te Haarzuilens,  HZ_WABO-22-3943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Kasteellaan 1 te Haarzuilens</text:p>
            <text:p text:style-name="common-al">HZ_WABO-22-39433</text:p>
            <text:p text:style-name="common-al">Toelichting: het bouwen van twee loodsen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7153</text:span><text:line-break/><text:date style:data-style-name="dag" text:fixed="true" text:date-value="2023-01-05"/><text:line-break/><text:date style:data-style-name="jaar" text:fixed="true" text:date-value="2023-01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53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7153</text:span><text:date style:data-style-name="nicedate" text:fixed="true" text:date-value="2023-01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6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slop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Verlenging beslistermijn omgevingsvergunning, het bouwen van twee loodsen, Kasteellaan 1 te Haarzuilens,  HZ_WABO-22-39433</meta:user-defined>
    <meta:user-defined meta:name="DCTERMS.W3CDTF/DCTERMS.available">2023-01-05</meta:user-defined>
    <meta:user-defined meta:name="DCTERMS.W3CDTF/OVERHEIDop.jaargang">2023</meta:user-defined>
    <meta:user-defined meta:name="OVERHEIDop.publicationIssue">7153</meta:user-defined>
    <meta:user-defined meta:name="OVERHEIDop.GmbID/DC.identifier">gmb-2023-7153</meta:user-defined>
    <meta:user-defined meta:name="OVERHEIDop.versieInformatie"/>
  </office:meta>
</office:document-meta>
</file>