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BERGING MET OVERKAPPING, KORTE VENEN 17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berging met overkapping op het perceel Korte Venen 17 te Heerenveen (12-02-2023).</text:p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1051</text:span><text:line-break/><text:date style:data-style-name="dag" text:fixed="true" text:date-value="2023-02-17"/><text:line-break/><text:date style:data-style-name="jaar" text:fixed="true" text:date-value="2023-02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1051</text:span><text:date style:data-style-name="nicedate" text:fixed="true" text:date-value="2023-02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1051</text:span><text:date style:data-style-name="nicedate" text:fixed="true" text:date-value="2023-02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PLAATSEN VAN EEN BERGING MET OVERKAPPING, KORTE VENEN 17 HEERENVEEN</meta:user-defined>
    <meta:user-defined meta:name="DCTERMS.W3CDTF/DCTERMS.available">2023-02-17</meta:user-defined>
    <meta:user-defined meta:name="DCTERMS.W3CDTF/OVERHEIDop.jaargang">2023</meta:user-defined>
    <meta:user-defined meta:name="OVERHEIDop.publicationIssue">71051</meta:user-defined>
    <meta:user-defined meta:name="OVERHEIDop.GmbID/DC.identifier">gmb-2023-71051</meta:user-defined>
    <meta:user-defined meta:name="OVERHEIDop.versieInformatie"/>
  </office:meta>
</office:document-meta>
</file>