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twee tijdelijke lokalen bij een school, Philipsguldenhof 100 te Utrecht,  HZ_WABO-23-0085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hilipsguldenhof 100 te Utrecht</text:p>
            <text:p text:style-name="common-al">HZ_WABO-23-00853</text:p>
            <text:p text:style-name="common-al">Toelichting: het bouwen van twee tijdelijke lokalen bij een school</text:p>
            <text:p text:style-name="common-al">Datum besluit: 14 februari 2023</text:p>
            <text:p text:style-name="common-al">Startdatum bezwaartermijn: 15 februar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70389</text:span><text:line-break/><text:date style:data-style-name="dag" text:fixed="true" text:date-value="2023-02-16"/><text:line-break/><text:date style:data-style-name="jaar" text:fixed="true" text:date-value="2023-02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70389</text:span><text:date style:data-style-name="nicedate" text:fixed="true" text:date-value="2023-02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70389</text:span><text:date style:data-style-name="nicedate" text:fixed="true" text:date-value="2023-02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OVERHEIDop.locatietype/OVERHEIDop.gebiedsmarkering">Vlak</meta:user-defined>
    <meta:user-defined meta:name="DC.title">Afgehandelde omgevingsvergunning, het bouwen van twee tijdelijke lokalen bij een school, Philipsguldenhof 100 te Utrecht,  HZ_WABO-23-00853</meta:user-defined>
    <meta:user-defined meta:name="DCTERMS.W3CDTF/DCTERMS.available">2023-02-16</meta:user-defined>
    <meta:user-defined meta:name="DCTERMS.W3CDTF/OVERHEIDop.jaargang">2023</meta:user-defined>
    <meta:user-defined meta:name="OVERHEIDop.externeBijlage">Aanvraagdocument  publiceerbaar-A|exb-2023-7939</meta:user-defined>
    <meta:user-defined meta:name="OVERHEIDop.externeBijlage">Besluit omgevingsvergunning publiceerbaar|exb-2023-7940</meta:user-defined>
    <meta:user-defined meta:name="OVERHEIDop.publicationIssue">70389</meta:user-defined>
    <meta:user-defined meta:name="OVERHEIDop.GmbID/DC.identifier">gmb-2023-70389</meta:user-defined>
    <meta:user-defined meta:name="OVERHEIDop.versieInformatie"/>
  </office:meta>
</office:document-meta>
</file>