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geluidsscherm, Strijkviertel 16 te Utrecht,  HZ_WABO-22-44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ijkviertel 16 te Utrecht</text:p>
            <text:p text:style-name="common-al">HZ_WABO-22-44608</text:p>
            <text:p text:style-name="common-al">Toelichting: het bouwen van een geluidsscherm</text:p>
            <text:p text:style-name="common-al">Datum besluit: 14 februari 2023</text:p>
            <text:p text:style-name="common-al">Startdatum bezwaartermijn: 1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382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2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2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geluidsscherm, Strijkviertel 16 te Utrecht,  HZ_WABO-22-44608</meta:user-defined>
    <meta:user-defined meta:name="DCTERMS.W3CDTF/DCTERMS.available">2023-02-16</meta:user-defined>
    <meta:user-defined meta:name="DCTERMS.W3CDTF/OVERHEIDop.jaargang">2023</meta:user-defined>
    <meta:user-defined meta:name="OVERHEIDop.externeBijlage">ALG - Publiceerbaar-A|exb-2023-7931</meta:user-defined>
    <meta:user-defined meta:name="OVERHEIDop.externeBijlage">Besluit omgevingsvergunning publiceerbaar|exb-2023-7932</meta:user-defined>
    <meta:user-defined meta:name="OVERHEIDop.publicationIssue">70382</meta:user-defined>
    <meta:user-defined meta:name="OVERHEIDop.GmbID/DC.identifier">gmb-2023-70382</meta:user-defined>
    <meta:user-defined meta:name="OVERHEIDop.versieInformatie"/>
  </office:meta>
</office:document-meta>
</file>