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14-02-2023 hebben wij een reguliere omgevingsvergunning verleend voor het bouwen van een carport met berging en op het adres Rubensstraat 2a 7471HX Goor C 7526 . Deze vergunning staat ingeschreven onder zaaknummer 0000360042.</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70199</text:span><text:line-break/><text:date style:data-style-name="dag" text:fixed="true" text:date-value="2023-02-16"/><text:line-break/><text:date style:data-style-name="jaar" text:fixed="true" text:date-value="2023-02-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0199</text:span><text:date style:data-style-name="nicedate" text:fixed="true" text:date-value="2023-0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0199</text:span><text:date style:data-style-name="nicedate" text:fixed="true" text:date-value="2023-02-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000360042</meta:user-defined>
    <meta:user-defined meta:name="DCTERMS.abstract">het bouwen van een carport met berging en het aanleggen van een uitrit </meta:user-defined>
    <dc:language>nl</dc:language>
    <meta:user-defined meta:name="OVERHEIDop.locatietype/OVERHEIDop.gebiedsmarkering">Punt</meta:user-defined>
    <meta:user-defined meta:name="DC.title">Op 14-02-2023 hebben wij een reguliere omgevingsvergunning verleend voor het bouwen van een carport met berging en op het adres Rubensstraat 2a 7471HX Goor C 7526 . Deze vergunning staat ingeschreven onder zaaknummer 0000360042.</meta:user-defined>
    <meta:user-defined meta:name="DCTERMS.W3CDTF/DCTERMS.available">2023-02-16</meta:user-defined>
    <meta:user-defined meta:name="DCTERMS.W3CDTF/OVERHEIDop.jaargang">2023</meta:user-defined>
    <meta:user-defined meta:name="OVERHEIDop.publicationIssue">70199</meta:user-defined>
    <meta:user-defined meta:name="OVERHEIDop.GmbID/DC.identifier">gmb-2023-70199</meta:user-defined>
    <meta:user-defined meta:name="OVERHEIDop.versieInformatie"/>
  </office:meta>
</office:document-meta>
</file>